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한컴바탕" svg:font-family="한컴바탕" style:font-pitch="variable" style:font-charset="x-symbol"/>
    <style:font-face style:name="Mangal1" svg:font-family="Mangal"/>
    <style:font-face style:name="ÇÑÄÄ¹ÙÅÁ" svg:font-family="ÇÑÄÄ¹ÙÅÁ"/>
    <style:font-face style:name="Arial1" svg:font-family="Arial" style:font-family-generic="swiss"/>
    <style:font-face style:name="한컴바탕1" svg:font-family="한컴바탕" style:font-pitch="variable"/>
    <style:font-face style:name="굴림" svg:font-family="굴림" style:font-family-generic="modern" style:font-pitch="variable"/>
    <style:font-face style:name="Arial" svg:font-family="Arial" style:font-family-generic="swiss" style:font-pitch="variable"/>
    <style:font-face style:name="Mangal" svg:font-family="Mangal" style:font-family-generic="system" style:font-pitch="variable"/>
    <style:font-face style:name="바탕" svg:font-family="바탕" style:font-family-generic="system" style:font-pitch="variable"/>
  </office:font-face-decls>
  <office:automatic-styles>
    <style:style style:name="P1" style:family="paragraph" style:parent-style-name="s0" style:list-style-name="">
      <style:text-properties style:font-name="굴림" fo:font-size="20pt" fo:font-weight="bold" style:font-name-asian="굴림" style:font-size-asian="20pt" style:font-weight-asian="bold" style:font-name-complex="한컴바탕1" style:font-size-complex="20pt" style:font-weight-complex="bold"/>
    </style:style>
    <style:style style:name="P2" style:family="paragraph" style:parent-style-name="s0" style:list-style-name="">
      <style:paragraph-properties>
        <style:tab-stops/>
      </style:paragraph-properties>
      <style:text-properties style:font-name="굴림" fo:font-size="11pt" style:font-name-asian="굴림" style:font-size-asian="11pt" style:font-name-complex="한컴바탕1" style:font-size-complex="11pt"/>
    </style:style>
    <style:style style:name="P3" style:family="paragraph" style:parent-style-name="s0" style:list-style-name="">
      <style:text-properties style:font-name="굴림" fo:font-size="11pt" style:font-name-asian="굴림" style:font-size-asian="11pt" style:font-name-complex="한컴바탕1" style:font-size-complex="11pt"/>
    </style:style>
    <style:style style:name="P4" style:family="paragraph" style:parent-style-name="s0" style:list-style-name="">
      <style:text-properties style:font-name="굴림" style:font-name-asian="굴림"/>
    </style:style>
    <style:style style:name="P5" style:family="paragraph" style:parent-style-name="s0" style:list-style-name="" style:master-page-name="Standard">
      <style:paragraph-properties style:page-number="auto"/>
      <style:text-properties style:font-name="굴림" fo:font-size="20pt" fo:font-weight="bold" style:font-name-asian="굴림" style:font-size-asian="20pt" style:font-weight-asian="bold" style:font-name-complex="한컴바탕1" style:font-size-complex="20pt" style:font-weight-complex="bold"/>
    </style:style>
    <style:style style:name="T1" style:family="text">
      <style:text-properties style:font-name="한컴바탕1" fo:font-size="11pt" style:font-name-asian="한컴바탕1" style:font-size-asian="11pt" style:font-name-complex="한컴바탕1" style:font-size-complex="11pt"/>
    </style:style>
    <style:style style:name="T2" style:family="text">
      <style:text-properties style:font-name="ÇÑÄÄ¹ÙÅÁ" fo:font-size="11pt" style:font-name-asian="ÇÑÄÄ¹ÙÅÁ" style:font-size-asian="11pt" style:font-name-complex="ÇÑÄÄ¹ÙÅÁ" style:font-size-complex="11pt"/>
    </style:style>
    <style:style style:name="T3" style:family="text">
      <style:text-properties style:font-name="Arial1" fo:font-size="11pt" style:font-name-asian="Arial1" style:font-size-asian="11pt" style:font-name-complex="Arial1" style:font-size-complex="11pt"/>
    </style:style>
    <style:style style:name="T4" style:family="text">
      <style:text-properties fo:font-size="11pt" style:font-size-asian="11pt" style:font-name-complex="한컴바탕1" style:font-size-complex="11pt"/>
    </style:style>
    <style:style style:name="T5" style:family="text">
      <style:text-properties fo:font-size="11pt" style:font-size-asian="11pt" style:font-name-complex="ÇÑÄÄ¹ÙÅÁ" style:font-size-complex="11pt"/>
    </style:style>
    <style:style style:name="T6" style:family="text">
      <style:text-properties fo:font-size="11pt" style:font-size-asian="11pt" style:font-name-complex="Arial1"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돈 벌어주고 나를 돌봐주는 로봇</text:p>
      <text:p text:style-name="P1"/>
      <text:p text:style-name="P2">그 사람은 오늘도 헉헉거리며 일을 한다. 그 사람은 항상 말했다.</text:p>
      <text:p text:style-name="P3">“나는 돈을 벌어야 돼. 나는 돈을 벌어서 로봇을 사야 돼. 나는 돈을 벌 거야. 나는 돈을 벌 거야. 돈을 벌어서 로봇을 살 거야.”</text:p>
      <text:p text:style-name="P3">직장동료들은 그런 그를 별종 취급했다. 상대를 안 하고 꼭 필요할 때만 의논을 하고 회의를 했다. 사람들은 이렇게 말했다.</text:p>
      <text:p text:style-name="P3">“저 사람 좀 돈 거 아니야? 로봇을 아무나 사나? 로봇을 사면 팔자 고치는 줄 아는데 꼭 그런 것도 아닌 것 같던데... 일의 신성함을 모독하는 거 아니야?”</text:p>
      <text:p text:style-name="P3">그 말을 들은 다른 사람이 말했다.</text:p>
      <text:p text:style-name="P3">“뭐 이런 사람 저런 사람 있는 거니까 무시해. 저러다가 제풀에 지치겠지.”</text:p>
      <text:p text:style-name="P3">“저 사람이 돈 벌어서 로봇 산다는 게 하루 이틀이 아니야. 이제 듣기도 지겨워. 그냥 조용히 돈을 벌어서 그냥 티 안내고 로봇을 사던지. 계속 ‘돈을 벌어야 돼. 돈 벌어서 로봇을 살 거야.'하고 떠들어대니 아 정말 스트레스 받아. 로봇을 사는 게 좋긴 좋은 거야?”</text:p>
      <text:p text:style-name="P3">“뭐 어떤 사람은 로봇 사서 팔자 고쳤다는 말을 하기도하지. 그래봐야 뭔 나라 이야기 아니야? 그냥 우리는 재미삼아서 눈요기 거리로 뉴스에서 보는 거지 뭐.”</text:p>
      <text:p text:style-name="P3">그 사람은 그 말이 들리는지 안 들리는지 계속 눈에 불을 켜고 돈을 벌었다. 야근이며 초과수당이며 주말 특근까지 안 하는 게 없었다. 퇴근하면 항상 아르바이트를 했다. 아르바이트하는 편의점의 주인은 그런 그 사람을 보면서 항상 말했다.</text:p>
      <text:p text:style-name="P3">“정말 못 말려. 정말 못 말려. 좀 쉬어가면서 해. 아르바이트하다가 과로사 한다는 말은 못 들었는데 이러다가 아르바이트하다가 과로사하는 일이 이 편의점에서 세계 최초로 생기겠어. 좀 쉬어가면서해도 월급 잘 줄 테니까 쉬어가면서 해.”</text:p>
      <text:p text:style-name="P4"><text:span text:style-name="T4">그래도 그 사람은 열심히 일했다. 일하고일하고 또 일했다. 그러면서 가끔 전화기로 은행에 전화해서 통장 잔고를 </text:span><text:span text:style-name="T5">ARS</text:span><text:span text:style-name="T4">안내를 통해서 확인하곤 했다. 그렇게 확인하고는 나지막하게“아직도...”하고 말하고 이를 질끈 물고 다시 일했다. 그 사람은 생각했다. ‘몸이 부서져라 일하는 거다. 몸이 부서지든 내 다리가 부러지든 하여간 나는 일할거야. 나는 돈을 벌 거야. 돈을 벌어서 로봇을 살 거야. 선전에서 봤어. 로봇을 사면 로봇이 돈도 벌어주고 밥해주고 빨래해주고 청소도 해준대. 나는 돈을 벌 거야. 돈 벌어서 로봇을 사서 편하게 살 거야. 일안하고 호의호식하면서 무릉도원에서 살 거야. 나는 돈을 벌 거야.’</text:span></text:p>
      <text:p text:style-name="P4"><text:span text:style-name="T4">그렇다. 이 모든 일은 신문의 한 로봇회사의 광고에서 비롯된 것이다. </text:span><text:span text:style-name="T5">5</text:span><text:span text:style-name="T4">년 전이었다. <text:s/>그 사람은 지금처럼 죽기 살기로 일하지 않았다. 다른 직장 동료와 마찬가지로 그냥 일하고 쉬고 잡담하고 그랬다. 그날도 그냥 평범한 날이었다. 그날따라 시간이 좀 더 남았다. 그래서 회사근처 가판대의 일간지를 하나 사서 커피마시면서 읽었다. 뒤적거리다가 왠지 눈길을 끄는 광고에 눈길이 갔다. 그 광고에는 ‘우리 회사 로봇을 사시면 그 로봇이 돈을 벌어다주고 밥도 해주고 빨래도 해주고 청소도 해줍니다.’라고 써져있었다. 그는 무언가 이상하게 빨려드는 느낌을 느꼈다. 그렇다 그는 꽂혔다. 무언가 블랙홀에 모든 게 빨려가듯이 그 광고에 빨려들어갔다. 그리고 시작이 되었다. 그는 물불을 안 가리고 돈을 벌</text:span><text:soft-page-break/><text:span text:style-name="T4">려고 눈이 벌게졌다. 그리고 자신에게 주문을 외우는 목적인지 만나는 사람마다에게 말하는 게 일상이 되었다. 그는 항상 말했다. “나는 돈을 벌 거야. 돈을 벌어서 로봇을 살 거야. 로봇이 돈을 벌어주고 밥도 해주고 빨래도 해주고 청소도 해준대.”그는 항상 말하고 다녔다. 이제 아니까 다 들어서 아는 얘기니까 그만 좀 하라고 해도 그는 항상 입버릇처럼 말하고 다녔다. 그 사람은 그렇게 이야기를 해서 자신에게 각인시키고 용기를 북돋아 주지 않으면 힘들어서 일을 해나갈 수 없다는 것을 본능적으로 알고 있었다. 돈을 벌어야한다는 말은 자기 자신에게 하는 말이었던 것이다. 그는 가끔 생각했다. ‘내가 이렇게 일을 너무 해도 되는 걸까? 이러다가 건강이 나빠지는 것은 아닐까? 내가 너무 나 자신에게 가혹해지는 건 아닐까?’ 그럴 때마다 항상 갑자기 번개 치듯이 </text:span><text:span text:style-name="T5">5</text:span><text:span text:style-name="T4">년 전의 신문광고가 환시처럼 눈앞에 펼쳐졌다. 한번은 옆 사람에게 저 광고가 보이느냐고 말했다가 정신건강의학과에 가봐야 하는 거 아니냐고, 환시가 보이는 거 정신건강에 이상이 생긴 거 아니냐고 해서 정신건강의학과 의원에 가서 상담을 받기도 했다. 의사는 자주 일어나는 일이 아니고 그 환시로 인해서 사회생활에 지장이 있는 게 아니고 단순히 자신이 인상 깊게 본 광고만 떠오르는 것이니 우선 지켜보고, 환시가 더 심해지고 환시의 종류가 더 다양해지고 일상생활에 지장이 있는 수준이 되면 약물치료를 하자고 했다. 그래서 그 사람은 그러겠다고 하고 다시 일을 했다. 이렇게 일에 빠져드는 게 걱정이 될 때가 두세 달에 한 번 있었고 흔들리는 마음이 생길 때마다 그 광고가 생생하게 눈앞에 보이면서 걱정이 다 사라졌다. 그 사람은 오로지 돈을 벌어야겠다는 마음이 굳어져 갔다. 그렇게 광고를 보고 그 광고에 빠져든 지 </text:span><text:span text:style-name="T5">10</text:span><text:span text:style-name="T4">년이 되었다. 그 사람은 지쳤다. 지칠수록 악을 쓰고 말하고 다녔다. “나는 돈을 벌 거야. 돈을 벌어서 로봇을 살 거야.” 주위동료들은 그런 그 사람에게 지쳐갔다. 보기에 안쓰럽지만 자기들도 살아야했다. 동료들은 사장에게 민원을 넣다. 동료들의 대표가 사장에게 동료들의 결의문을 전달하면서 말했다.</text:span></text:p>
      <text:p text:style-name="P3">“이 사람이 좋은 사람이고 일을 나름대로 잘하지만 로봇을 산다는 이상한 고집에 빠져서 주위사람들을 괴롭히고 직장 분위기를 흐트러뜨려서 더 이상 같이 일하기가 어렵습니다. 해고해주세요. 부탁드립니다.”</text:p>
      <text:p text:style-name="P3">그러면서 직장 동료들이 해고해달라고 청원한 청원서와 직장동료들의 사인이 빼곡한 용지를 사장에게 제출했다. 사장은 이미 예견한 일이라는 듯이 한숨을 작게 내쉬고 말했다.</text:p>
      <text:p text:style-name="P3">“알았어요. 그 사람의 일이라면 나도 잘 알아요. 그동안 힘들었지요? 못할 일이지만 할 수 없군요. 사표를 쓰도록 제가 이야기 해보겠습니다.”</text:p>
      <text:p text:style-name="P4"><text:span text:style-name="T4">그때 그 사람은 전화기로 은행에 전화를 걸어서 잔고를 확인했다. </text:span><text:span text:style-name="T5">ARS</text:span><text:span text:style-name="T4">안내목소리가 나왔다. 그 사람은 이 목소리가 항상 너무 친절하고 귀에 착 감겨서 천사가 강림한 것은 아닐까하고 생각하곤 했다. </text:span><text:span text:style-name="T5">ARS</text:span><text:span text:style-name="T4">안내 멘트는 다음과 같이 말했다.</text:span></text:p>
      <text:p text:style-name="P4"><text:span text:style-name="T4">“고객님의 통장 잔액은 </text:span><text:span text:style-name="T5">1</text:span><text:span text:style-name="T4">억 </text:span><text:span text:style-name="T5">2</text:span><text:span text:style-name="T4">천 </text:span><text:span text:style-name="T5">3</text:span><text:span text:style-name="T4">백 만 원입니다.”</text:span></text:p>
      <text:p text:style-name="P4"><text:span text:style-name="T4">그는 회심의 미소를 지었다. 드디어 된 것이다. 로봇 살 돈이 마련되었다. 그는 뛸 듯이 기뻤다. </text:span><text:span text:style-name="T5">10</text:span><text:span text:style-name="T4">년이다. 이를 악물고 </text:span><text:span text:style-name="T5">10</text:span><text:span text:style-name="T4">년 동안 모아서 드디어 로봇을 사게 된 것이다. 그는 이제 돈 버는 것은 지긋지긋해졌다. 서랍에서 </text:span><text:span text:style-name="T5">A4</text:span><text:span text:style-name="T4">용지를 꺼내서 휘갈겨 쓰기 시작했다.‘사표’라고 우선 크게 쓰고 그 다음 줄을 바꿔서 중간 크기 <text:s/>글씨로 ‘회사를 그만두겠습니다.’라고 쓰고 그는 그 사표라고하기에는 좀 허술한 사표를 들고 사장실로 갔다. 그 사람은 사장실 문을 노크도 안하고 벌컥 열었다.</text:span></text:p>
      <text:p text:style-name="P3"><text:soft-page-break/>“사장님!”그 사람은 문을 여는 기세처럼 벌컥 소리를 지르다시피 사장님하고 말했다.</text:p>
      <text:p text:style-name="P3">사장과 그 사람의 직장 동료를 깜짝 놀랐다. 나쁜 짓을 하다가 들킨 것 같았다. 직장 동료는 서명한 청원서를 재빨리 허리 뒤로 숨기고 “사장님 그럼 저는 용무가 끝나서 그만 가보겠습니다.”하고 말하고 재빨리 사장실을 빠져나갔다. 사장은 난감한 상황에 난감한 표정을 안 지으려고 노력하면서 그 사람을 지켜보았다. 그 사람은 사표를 책상에 탁 놓으면서 말했다. “사장님 제가 그만두길 원하시는 것 같았는데 이제 소원 성취해드리겠습니다. 이 사표 받으시고 사표 수리해주세요.” 사장은 뜨끔했다. 사표라고 내놓은 것을 보았다. 한눈에 휘갈겨 쓴 급하게 작성한 글씨였다. 사장은 깨달았다. ‘그래 우리 대화를 우연히 듣고 광분해서 사표를 먼저 써서 선수를 친 거야. 지금 이 사표를 수리하면 쌓였던 게 폭발해서 겉잡을 수 없게 상황이 악화되는 사태가 될지도 몰라. 노동부에 사장과 직장동료가 모의를 해서 강제 퇴사시키려고 한다고 만원을 넣으면... 아 또 노동부 말단 직원한테 새 모이처럼 쪼이고 골치 아파. 그리고 양심에도 찔려. 그렇게 돈을 번다고 로봇을 산다는 꿈에 부푼 사람에게 돈줄을 끊는 해고를 한다는 건 도덕과 관련된 거지. 그래 잘 달래보자.’</text:p>
      <text:p text:style-name="P3">사장은 마음을 가다듬고 그 사람에게 말했다.</text:p>
      <text:p text:style-name="P3">“그래요. 사실 왜 이러시는지 당황스럽군요. 사표 수리는 급하지 않은 일이니 차근히 진행하기로 하고 우선 일터로 돌아가세요. 돈 버셔야지요. 그렇지요?”</text:p>
      <text:p text:style-name="P3">그 사람은 어리둥절했다. 그리고 깨달았다. ‘그래 이 회사에는 내가 필요해. 사장님의 저 걱정스러운 눈길을 봐. 내가 그만둘까봐 걱정이 되는 거야. 에이 그래 우선 좀 더 일해 드리자.’</text:p>
      <text:p text:style-name="P3">그 사람은 “알겠습니다. 기대에 어긋나지 않도록 열심히 일하겠습니다.” 하고 말하고 사장실을 나왔다. 이제 돈을 안 벌어도 되니 너무나도 편안했다. 인생의 숙제를 푼 것 같았다. 돈을 벌어야 된다는 말이 입에서 싹 사라졌다. 직장동료들은 돌변한 그 사람을 보고 속닥속닥 거렸다. “사장님이 따끔하게 야단을 치신거야. 역시 사장님이 나서서 야단을 쳐야 효과가 있는 거야. 우리가 아무리 그만 좀 말하라고 노래를 불러도 들은 척도 안하더니. 이제야 좀 살 거 같네,”</text:p>
      <text:p text:style-name="P4"><text:span text:style-name="T4">그 사람은 오늘이 월급 받는 날이었다. 통장에 쌓인 </text:span><text:span text:style-name="T5">1</text:span><text:span text:style-name="T4">억</text:span><text:span text:style-name="T5">2</text:span><text:span text:style-name="T4">천 </text:span><text:span text:style-name="T5">3</text:span><text:span text:style-name="T4">백 만 원은 오늘 받은 월급을 합친 금액이었다. 그 사람은 가벼운 마음으로 퇴근을 하고 편의점에 가서 편의점 주인에게 그만두겠다고 하고 편의점주인도 자리 나면 알려 달라고 하는 아르바이트 후보생한테 맡기면 되니 걱정 말라고 하면서 그동안 수고했다고 말했다. 일이 너무나도 수월하게 풀려나갔다. 그 사람은 콧노래를 부르면서 집으로 향했다.</text:span></text:p>
      <text:p text:style-name="P3">집에 온 그 사람은 콧노래를 부르며 샤워를 했다. 그는 샤워를 하면서 큰소리로 외쳤다.</text:p>
      <text:p text:style-name="P3">“아~아~아~ 이제 일하고 돈 버는 짓도 이제 끝이야. 샤워 하고 나가서 인터넷 뱅킹으로 로봇 값을 송금하면 이제 나는 일에서 자유야. 자유라고.!!!”</text:p>
      <text:p text:style-name="P3">샤워를 마치고 그 사람은 컴퓨터 앞에 앉았다. 인터넷 뱅킹에 접속해서 통장의 잔액을 몽땅 로봇 판매자의 계좌로 쓸어 넣었다.</text:p>
      <text:p text:style-name="P3">“자. 이제 결제 완료 창이 뜬다. 그러면 이제 나는 해방이야.”</text:p>
      <text:p text:style-name="P3">그의 머릿속에 그동안 돈 버느라고 고생한 오만가지 굴욕과 고생이 스쳐지나갔다.</text:p>
      <text:p text:style-name="P4"><text:span text:style-name="T4">그런데 뭔가 이상했다. 이제 결제완료 메시지가 뜰 때가 되었는데 감감 무소식이다. 자</text:span><text:soft-page-break/><text:span text:style-name="T4">세히 보니 작은 창이 떠있다. 자세히 뭐라고 써져있나 보니 ‘</text:span><text:span text:style-name="T5">1</text:span><text:span text:style-name="T4">원이 모자랍니다.’라고 써져있는 것이 아닌가! 그 사람은 미치고 팔짝 뛸 일이었다.</text:span></text:p>
      <text:p text:style-name="P3">“뭐야. 뭐냐고. 이게 뭐냔 말이야!!!”</text:p>
      <text:p text:style-name="P3">그는 당장 전화기를 들고 로봇 판매자 연락처로 전화를 했다.</text:p>
      <text:p text:style-name="P3">“여보세요.”하고 로봇 판매자가 전화를 받았다.</text:p>
      <text:p text:style-name="P3">그 사람은 간절한 목소리로 말했다.</text:p>
      <text:p text:style-name="P4"><text:span text:style-name="T4">“저 </text:span><text:span text:style-name="T5">1</text:span><text:span text:style-name="T4">원이 모자란다는 메시지가 떴는데요. 이게 농담이죠?”</text:span></text:p>
      <text:p text:style-name="P3">로봇 판매자는 풋 하고 코웃음을 치며 대답했다.</text:p>
      <text:p text:style-name="P4"><text:span text:style-name="T4">“아 그거요. 로봇 제작사에서 원가가 올랐다고 </text:span><text:span text:style-name="T5">1</text:span><text:span text:style-name="T4">원을 올렸어요.”</text:span></text:p>
      <text:p text:style-name="P4"><text:span text:style-name="T4">“그럼 지금 </text:span><text:span text:style-name="T5">1</text:span><text:span text:style-name="T4">원 때문에 구입이 완료가 안 되는 거란 말이에요?”</text:span></text:p>
      <text:p text:style-name="P3">“그렇죠.”</text:p>
      <text:p text:style-name="P3">그 사람은 정신이 아뜩해졌다. 또 돈을 벌어야 한단 말인가. 기가 막혔다. 이제 돈을 벌 일이 없을 줄 알았는데.</text:p>
      <text:p text:style-name="P3">그 사람은 애절한 목소리로 사정을 했다. 좀 봐달라는 마음이 잘 전달되게 가능한 모든 힘을 합쳐서 드라마 연기한다 생각하고 가장 애절한 목소리로 나지막하게 말했다.</text:p>
      <text:p text:style-name="P4"><text:span text:style-name="T4">“제가 정말 더는 돈을 못 벌겠거든요? 어떻게 </text:span><text:span text:style-name="T5">1</text:span><text:span text:style-name="T4">원만 할인이 안 될까요?”</text:span></text:p>
      <text:p text:style-name="P3">“저도 그러고 싶지만 잘 아시잖아요? 컴퓨터상에 전액이 입금된 것이 안 뜨면 배송이 시작이 안돼요. 인터넷 쇼핑 한 두 번 해보신 것도 아닐 테니 잘 아시잖아요? 저도 어쩔 수 없습니다.”</text:p>
      <text:p text:style-name="P3">그는 기가 막혔다.‘ 그래 내 팔자에 한 번에 대박이 날 리가 있나. 그래 한 달만 더 일해보자’하고 생각을 고쳐먹고 말했다.</text:p>
      <text:p text:style-name="P4"><text:span text:style-name="T4">“그럼 제가 그로기 상태여서 좀 쉬었다가 일해서 다음 달 월급 받으면 추가로 부족한 </text:span><text:span text:style-name="T5">1</text:span><text:span text:style-name="T4">원을 송금해 드릴게요.”</text:span></text:p>
      <text:p text:style-name="P3">그 사람은 속으로 ‘나는 역시 합리적이고 융통성이 많아.’하고 생각하며 뿌듯해했다.</text:p>
      <text:p text:style-name="P3">그 말을 들은 로봇 판매자는 험험 하고 헛기침을 하고 말했다.</text:p>
      <text:p text:style-name="P4"><text:span text:style-name="T4">“죄송합니다만 지금 가격은 할인행사가격입니다. 할인행사가 </text:span><text:span text:style-name="T5">6</text:span><text:span text:style-name="T4">시간 후에 끝나서 </text:span><text:span text:style-name="T5">6</text:span><text:span text:style-name="T4">시간 이후에는 로봇가격이 두 배가 됩니다.”</text:span></text:p>
      <text:p text:style-name="P3">그 사람은 귀를 의심했다. ‘아, 신은 나의 편이 아닌 것이야.’ 그 사람은 낙담했다.</text:p>
      <text:p text:style-name="P4"><text:span text:style-name="T4">그는 생각했다. 어떻게 하면 그 부족한 </text:span><text:span text:style-name="T5">1</text:span><text:span text:style-name="T4">원을 </text:span><text:span text:style-name="T5">6</text:span><text:span text:style-name="T4">시간 안에 벌 수 있을지 고민했다. 하지만 아무런 방법도 생각이 안 났다. 직장에 사표도 썼고 아르바이트도 관두었다. 어디서 </text:span><text:span text:style-name="T5">6</text:span><text:span text:style-name="T4">시간 만에 </text:span><text:span text:style-name="T5">1</text:span><text:span text:style-name="T4">원을 구해온단 말인가. 로봇 판매자라면 무언가 뾰족한 수가 있을 것 같았다.</text:span></text:p>
      <text:p text:style-name="P4"><text:span text:style-name="T4">“그럼 어떻게 하면 </text:span><text:span text:style-name="T5">6</text:span><text:span text:style-name="T4">시간 안에 </text:span><text:span text:style-name="T5">1</text:span><text:span text:style-name="T4">원을 벌 수 있을까요. 제발 알려주세요. 가격이 두 배가 돼서 또 일해서 그 돈을 벌걸 생각하니까 아찔해요. 제발 알려주세요. 예? 제발요 제발.”</text:span></text:p>
      <text:p text:style-name="P3">그 사람은 벌벌 떨면서 사정을 했다.</text:p>
      <text:p text:style-name="P3">로봇 판매자는 피식 웃었다. 그리고 생각했다. ‘정말 귀찮아. 꼭 이런 사람이 있어. 귀찮아. 아 귀찮아.’그는 못마땅한 기분에 휩싸여서 내뱄었다.</text:p>
      <text:p text:style-name="P4"><text:span text:style-name="T4">“뭐 사정이 그렇게 딱하시니 하나 정보를 드리면요. 워드프로세서에서 자료를 복사해서 다른 문서에 붙여넣기 하는 걸 천 번하면 </text:span><text:span text:style-name="T5">1</text:span><text:span text:style-name="T4">원을 주는 일감이 있는데 할 생각 있으세요?”</text:span></text:p>
      <text:p text:style-name="P4"><text:span text:style-name="T4">그 판매자는 말을 하면서도 </text:span><text:span text:style-name="T5">1</text:span><text:span text:style-name="T4">원 때문에 천 번이나 복사하고 붙여넣기를 할 생각이 있는 </text:span><text:soft-page-break/><text:span text:style-name="T4">사람이 있겠나하고 그다지 기대를 안 하고 말했다.</text:span></text:p>
      <text:p text:style-name="P3">그 사람은 눈이 번쩍 귀가 쫑긋해졌다. 아 죽으란 법은 없어 다 길이 있잖아? 하고 생각하면서 간정히 매달렸다.</text:p>
      <text:p text:style-name="P3">“할게요. 할게요. 당장 할게요. 제발 그 일감 다른 사람 주지마시고 저한테 주세요. 정말 잘 할게요. 잘 할 수 있어요. 정말이에요.”</text:p>
      <text:p text:style-name="P3">로봇 판매자는 놀랐다. 에이 참 하는 말투로 할 수 없지 할 게요 이럴 줄 알았는데 이렇게 간절하고 적극적으로 간청을 하니 놀랍고 이사람 뭘 해도 할 사람이네 하는 생각이 들었다. 로봇 판매자는 마음을 가다듬고 조심스럽게 말했다.</text:p>
      <text:p text:style-name="P3">“그럼 일감을 이메일로 보내드릴게요. 문서를 다운로드받으면 그래서 실행하면 일감과 일감 한만큼 통장에 돈이 쌓이는 게 보일 거 에요. 그럼 저는 이만. 건투를 빕니다. 행운이 함께하시길 빕니다.”</text:p>
      <text:p text:style-name="P3">그 사람은 감격해서 말했다.</text:p>
      <text:p text:style-name="P4"><text:span text:style-name="T4">“감사합니다. 감사합니다. 덕담까지 해주시고 </text:span><text:span text:style-name="T5">1</text:span><text:span text:style-name="T4">원을 벌 길도 마련해주시고 제 은인이십니다. 감사합니다. 정말 감사합니다.”</text:span></text:p>
      <text:p text:style-name="P3">“아니 뭘 그렇게까지 아 예 예”</text:p>
      <text:p text:style-name="P3">로봇 판매자는 사실 착취를 하는 것이다. 로봇 판매자 자신이 제일 잘 안다. 로봇 판매자는 자신이 하기는 귀찮고 일감은 있고 해서 어떻게 하나하고 누구 걸려드는 사람 없나 하고 기회를 보고 있다가 이때다 하고 덤터기를 씌운 것이다. 그 사람이 천 번을 복사하고 붙여넣기해서 결과물이 로봇 판매자 손에 들어오면 로봇판매자는 만원을 받고 원래 일감 주문자에게 보내게 될 것이었던 것이다. 로봇 판매자는 생각했다. ‘그냥 사실대로 말하고 용서를 발까?’ 그러다가 로봇 판매자는 이상하게 귀찮아졌다. 아주 환멸감에 휩싸였다. 너무 귀찮아진 로봇 판매자는 양심을 뒤로한 채 그냥 전화를 끊고 일감을 그 사람에게 이메일로 보냈다.</text:p>
      <text:p text:style-name="P3">그 사람은 이메일을 떨리는 마음으로 열어보았다. 이메일 목록이 뜨자 바로 초점을 못 맞추고 잠시 옆을 보다가 조심스럽게 이메일 목록에 눈길을 주었다.</text:p>
      <text:p text:style-name="P3">‘복사해서 붙여넣기 일감'이라는 제목의 이메일이 있었다! 그 사람은 감격했다.</text:p>
      <text:p text:style-name="P3">‘그래. 내 인생에 이제 봄날이 오는구나. 그래 이제 불행 끝 행복시작이야. 앗싸~!’</text:p>
      <text:p text:style-name="P3">그는 이렇게 속으로 되뇌면서 이메일을 열어보았다. 이메일 제목을 마우스 화살표를 대고 클릭하자 두 개의 창이 있는 화면과 맨 위에는 ‘현재 임금’이라는 항목의 칸이 있었다. 한쪽 창에는 복사해서 붙여넣기 할 글들이 쭉 있고 옆 창에는 붙여넣기 할 공간이 빈 채로 있었다. 그는 생각했다. ‘그래. 이제 천 번이야. 천 번만 복사해서 붙여넣기하면 나는 이제 일을 할 필요가 없어. 지긋지긋한 노동에서 해방이 되는 거야. 이제 로봇이 벌어다주는 돈으로 로봇이 해주는 밥을 먹으면서 그냥 편하게 살면 되. 으하하 으하하하~!!!’</text:p>
      <text:p text:style-name="P3">그 사람은 생각할수록 신이 났다. 복사해서 붙여넣기를 시작했다. 무조건 복사해서 붙여넣기 하는 건 아니었다. 왼쪽의 글에서 대화부분이 아닌 부분만 골라서 복사해서 오른쪽의 창에 붙여넣기를 하는 것이었다. 왜 이렇게 하는 게 필요한지 이해는 잘 안 갔지만 돈이 들어온다니 그냥 별로 신경을 안 썼다. 말이 안 되는 일이면 어떤가? 이해가 안 되면 어떤가? 돈이 들어온다는데. 죄가 되는 일도 아닌 것 같으니 그 사람은 별로 개의치 않고 작업에 돌입했다. </text:p>
      <text:p text:style-name="P4"><text:soft-page-break/><text:span text:style-name="T4">복사했다. 붙여넣었다. 복사했다. 붙여넣었다. 한번 복사해서 붙여넣을 때마다 화면위의 칸에 </text:span><text:span text:style-name="T5">0</text:span><text:span text:style-name="T4">.</text:span><text:span text:style-name="T5">1</text:span><text:span text:style-name="T4">원씩 늘어났다. 신이 났다. '그래 이렇게 죽어라 하면 이제 노동에서 일에서 돈 버는 것에서 해방이야. 평생 놀고먹을 수 있다고.' 그는 이렇게 속으로 되뇌며 죽어라 마우스를 클릭하면서 복사하고 붙여넣기를 죽어라죽어라 죽어라 했다. 손가락이 아팠다. 그만 두고 싶었다. 하지만 </text:span><text:span text:style-name="T5">6</text:span><text:span text:style-name="T4">시간 후면 로봇가격이 두 배가 된다고 하지 않던가! 그는 이제 </text:span><text:span text:style-name="T5">6</text:span><text:span text:style-name="T4">시간 안에 완료하지 못하면 또 지옥 같은 돈벌이 세계에서 지금까지 만큼을 또 일해야 한다는 생각을 하니 손가락이 아픈 게 개미가 손등을 지나가는 것만큼도 신경이 안 쓰였다. 힘이 불끈불끈 솟았다. 이 사람은 불쌍하게도 진실을 몰랐다. 로봇 판매자는 이 사람이 로봇을 사는 데에 미적대면서 시간을 끌까봐 상술로 슬쩍 </text:span><text:span text:style-name="T5">6</text:span><text:span text:style-name="T4">시간 후에 가격이 </text:span><text:span text:style-name="T5">2</text:span><text:span text:style-name="T4">배가 된다고 거짓말을 한 것 이었다! 로봇 판매자의 의도는 보기 좋게 성공했다. </text:span><text:span text:style-name="T5">6</text:span><text:span text:style-name="T4">시간 후에 가격이 두 배가 된다고 하지 않았으면 이 사람은 좀 쉬고 하자고 생각하고 </text:span><text:span text:style-name="T5">1</text:span><text:span text:style-name="T4">주일정도 로봇을 사는 것을 미뤘을 것이다. 그런데 슬쩍 거짓말을 하니까 이렇게 죽어라 돈을 모으지 않는가. 로봇 판매자는 '역시 나는 장사꾼 소질이 있어.'하고 생각하며 흡족해했다. 물론 로봇 판매자라고 다 악질은 아님을 밝혀둔다. 이 사람은 운 나쁘게도 극히 일부인 악질 판매자에게 걸린 것이다. 우리 모두 이 사람이 과로사하지 않고 무사히 로봇을 사서 소원성취하길 기원해주자. 이제 이 사람이 복사하고 붙여넣기를 </text:span><text:span text:style-name="T5">999</text:span><text:span text:style-name="T4">번을 했다. 와! 대단하지 않은가?</text:span></text:p>
      <text:p text:style-name="P4"><text:span text:style-name="T4">그 사람은 화면에 </text:span><text:span text:style-name="T5">0</text:span><text:span text:style-name="T4">.</text:span><text:span text:style-name="T5">999</text:span><text:span text:style-name="T4">원이 나타나는 것을 보고 안도감과 동시에 마지막 힘을 짜내려 노력했다. 그는 무서웠다. 복사해서 붙여넣기를 한번을 하고 안하고에 따라서 자신의 운명이 달라지는 것 같았다. 겁이 났다. 그는 '내가 할 수 있을까?'하고 되뇌며 더 이상 기운이 없어서 마지막 한 번의 복사하고 붙여넣기를 못하고 쓰러질까봐 공포에 휩싸였다. '할 수 있을까? 할 수 있을까?' 그는 계속 속으로 되뇌며 마우스를 천천히 움직였다. 마우스 오른쪽 버튼을 누르고 나오는 메뉴에서 복사를 누르고 붙여넣기 하는 곳에 마우스화살표를 대고 클릭하고 다시 마우스 오른쪽 버튼을 누르고 나오는 메뉴에서 붙여넣기 메뉴에 마우스화살표를 대고 마우스 왼쪽 버튼을 눌렀다, 클릭한 것이다. 그러자 화면의 </text:span><text:span text:style-name="T5">0</text:span><text:span text:style-name="T4">.</text:span><text:span text:style-name="T5">999</text:span><text:span text:style-name="T4">원이 </text:span><text:span text:style-name="T5">1</text:span><text:span text:style-name="T4">원으로 변하면서 딩동 소리가 나고 자동으로 그 사람의 통장으로 송금이 되면서 로봇의 가격이 통장에 딱 맞게 들어있게 되자 예약결제 기능이 작동해서 자동으로 로봇이 구입단계로 들어간 후 결제수단을 쇼핑몰 홈페이지 사이트의 서버가 검증한 후 결제 승인이 떨어져서 결제가 완료된 후 그 사람의 컴퓨터에 '결제완료'라고 표시가 떴다. 그 사람은 무언가 안도감이 느껴지려고 하다가 안도감을 느낄 새도 없이 혼절해서 방바닥에 쓰러졌다.</text:span></text:p>
      <text:p text:style-name="P3">그 사람은 뭐가 뭔지를 모르는 상태에서 눈을 떴다. '내가 왜 여기 있지? 여기는 어디지? 뭐지? 뭐가 뭔지를 모르겠어.'하고 생각하면서 주위를 둘러봤다. 그 사람은 방바닥에 쓰러졌었는데 지금은 침대에 누워있고 이불도 턱 밑까지 소담스럽게 잘 덮여있었다. 집안에는 따듯하게 난방이 되어있어서 아늑한 느낌이 느껴지고 맛있는 음식냄새가 났다. 배가 고파지게 만드는 맛있는 냄새였다.</text:p>
      <text:p text:style-name="P3">그는 어리둥절해져서 영문을 알 수 가없었다. 꿈을 꾸고 있는 것 같았다. '그래 이건 꿈이야.' 그는 생각했다. 그때 누군가의 목소리가 들렸다. 도둑이라도 들었나? 그 사람은 깜짝 놀랐다.</text:p>
      <text:p text:style-name="P3"><text:soft-page-break/>방문이 열리면서 로봇이 나타났다. 아침식사가 담긴 쟁반을 가지고 있었다. 음식이 담긴 쟁반을 침대 옆 탁자에 놓으면서 로봇은 친절하고 상냥한 목소리로 아침식사를 하라고 식기 전에 드시라고 말을 했다.</text:p>
      <text:p text:style-name="P3">그 사람은 깜짝 놀랐다. 난생 처음 보는 존재가 갑자기 난생 처음 나타나서 자신에게 말을 걸자 유령을 보는듯한 기분이었다. "너는 누구냐!!!" 그 사람은 공포에 질려서 무서워 떠는 목소리로 소리를 질렀다.</text:p>
      <text:p text:style-name="P3">로봇은 다 이해한다는 듯이 미소를 지으며 말했다.</text:p>
      <text:p text:style-name="P3">"저는 당신이 구입한 로봇이에요. 이제 당신은 일을 할 필요가 없어요. 제가 돈을 벌고 밥하고 빨래하고 청소하고 모든 것을 제가 대신 해드릴 거 에요. 당신은 이제 당신 하고 싶은 것만 하고 사시면 되요."</text:p>
      <text:p text:style-name="P3">그 사람은 무슨 로또 당첨을 맞은 기분이었다. '일을 안 해도 된다고? 밥하고 빨래하고 청소를 다 해준다고? 하고 싶은 것만 하면서 살면 된다고?' 그는 갑자기 자신이 무릉도원에 온 것 같았다. 하지만 금방 그 사람에게서 의심과 의문이 생겼다. 여기 이 집에서 밥하고 빨래하면서 있으면 직장에 출근은 어떻게 한단 말인가. 직장에 출근을 안 하면 일을 할 수 없고 그럼 돈을 못 벌지 않은가. 그는 로봇에게 조심스럽게 물어보았다. 로봇이 자신을 먹여 살릴 텐데 기분이 나쁘게 하면 자신보고 당신이 벌어서 사세요 할까봐 겁이 났다. </text:p>
      <text:p text:style-name="P3">"돈 벌러 출근하지 않고 이렇게 있어도 되나요?"</text:p>
      <text:p text:style-name="P3">로봇이 대답했다.</text:p>
      <text:p text:style-name="P3">"저는 사무직 로봇이에요. 멀티태스킹 기능이 뭔지 아시죠? 한 번에 동시에 여러 가지 일을 할 수 있답니다. 저는 사무직 로봇이에요. 멀티태스킹 기능으로 사무 일을 보면서 집안일도 할 수 있답니다. 지금도 인터넷으로 직장 동료들과 회의 중이랍니다."</text:p>
      <text:p text:style-name="P3">그 사람은 놀라웠다. 존경스러웠다. 다시 물었다.</text:p>
      <text:p text:style-name="P3">"그럼 한 번에 두가지일만 <text:s/>할 수 있는 건가요?"</text:p>
      <text:p text:style-name="P3">로봇이 대답했다.</text:p>
      <text:p text:style-name="P4"><text:span text:style-name="T4">"저는 컴퓨터의 두뇌에 해당하는 </text:span><text:span text:style-name="T6">CPU</text:span><text:span text:style-name="T4">라는 부품이 두개가 들어있어요. 한 개의 </text:span><text:span text:style-name="T6">CPU</text:span><text:span text:style-name="T4">당 </text:span><text:span text:style-name="T5">4</text:span><text:span text:style-name="T4">개의 직업이나 일을 할 수 있지요. 그래서 저는 집안일을 포함해서 </text:span><text:span text:style-name="T5">8</text:span><text:span text:style-name="T4">개의 직장에 다닐 수 있답니다. 동시에 </text:span><text:span text:style-name="T5">8</text:span><text:span text:style-name="T4">개의 직장에서 일을 할 수 있는 것이지요. 집안일도 가사노동을 하는 직업이니 집안일도 직업으로 쳐서 말이에요."</text:span></text:p>
      <text:p text:style-name="P3">그 사람은 안심이 되면서 맥이 풀어졌다. 풀썩하고 침대에 쓰러지듯이 누우면서 말했다.</text:p>
      <text:p text:style-name="P3">"이제 팔자가 펴졌군."</text:p>
      <text:p text:style-name="P3">아주 아늑한 기분이 온몸에 퍼졌다. 그렇다 그는 무릉도원이 무엇인지 정말 마음깊이 뼈 속까지 절절히 느꼈다. 아주 아늑한 기분으로 휴식을 취하다가 배가 고파지면서 로봇이 침대 옆 탁자에 놓고 간 아침이 생각나서 일어나 아침식사를 했다. 맛있었다. 일류 주방장 요리 같았다. 그는 흡족했다. 더 바랄게 없었다. 그는 행복을 느꼈다.</text:p>
      <text:p text:style-name="P4"><text:span text:style-name="T4">그는 아침을 다 먹고 나서 집을 나섰다. 오늘따라 하늘이 높고 밝고 화창한 것 같았다. 어제까지는 언제나 날씨가 찌뿌드드했던 것 같이 느껴졌다. 물론 기분 탓일 것이다. 버스에서 내려서 </text:span><text:span text:style-name="T5">5</text:span><text:span text:style-name="T4">분을 걸으니 근무했던 회사에 도착했다. 회사동료들이 반갑게 아는 척했다. </text:span></text:p>
      <text:p text:style-name="P3"><text:soft-page-break/>"그래 로봇 사업은 잘되?"</text:p>
      <text:p text:style-name="P3">한 동료가 웃으며 말했다.</text:p>
      <text:p text:style-name="P3">"너무 잘 되서 돈벌어주는 로봇을 구입해서 이제 직장에 다닐 필요가 없어졌어. 그동안 잘해줘서 고마워."</text:p>
      <text:p text:style-name="P3">농담으로 말했던 그 동료는 놀라서 말했다.</text:p>
      <text:p text:style-name="P3">"로봇이 돈을 벌어다 준다고?"</text:p>
      <text:p text:style-name="P3">그 사람은 대답했다.</text:p>
      <text:p text:style-name="P3">"응. 돈도 벌어주고 밥하고 빨래하고 청소하고 나는 그냥 하고 싶은 것 하면서 놀면 되."</text:p>
      <text:p text:style-name="P3">"말도 안 돼."</text:p>
      <text:p text:style-name="P3">동료는 말도 안 된다고 하고 자기 자리로 돌아갔다.</text:p>
      <text:p text:style-name="P3">그 사람은 으쓱하고서 자기 물건을 챙겨서 회사를 나왔다.</text:p>
      <text:p text:style-name="P3">그 사람은 물건을 챙겨서 버스와 지하철을 타고 집에 돌아왔다. 아 그런데 로봇이 벌써 점심을 식탁에 차려놓은 것이 아닌가. 그는 감동했다. 아침에 로봇이 자기가 다 살림한다는 말이 빈말이 아니었던 것이다.</text:p>
      <text:p text:style-name="P3">그는 너무 좋고 편하니까 이게 꿈이 아닐까 의심이 들었다. 살면서 꿈인지 생시인지 알아보려면 팔뚝을 꼬집어서 아프면 진짜 생시이고 안 아프면 꿈이라는 말을 많이 들어봤다. 그래서 그 사람은 자신의 팔뚝을 꼬집어보았다.</text:p>
      <text:p text:style-name="P3">"아야!"</text:p>
      <text:p text:style-name="P3">정말 아팠다. 정말 꿈이 아니었던 것이다. 그는 제임스 딘이 영화에서 유전을 발견해서 석유가 콸콸 쏟아져 나오는 가운데 좋아서 깔깔 웃는 것처럼 그 사람은 기분이 좋아져서 깔깔깔 웃었다. 굴레와 족쇄, 노동의 굴레와 족쇄에서 해방 된 것 같았다. 교도소에서 풀려난 기분이었다. 그는 계속 깔깔 웃었다. 웃으며 로봇을 보니 로봇도 내 마음을 아는지 같이 웃었다.</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한컴바탕" svg:font-family="한컴바탕" style:font-pitch="variable" style:font-charset="x-symbol"/>
    <style:font-face style:name="Mangal1" svg:font-family="Mangal"/>
    <style:font-face style:name="ÇÑÄÄ¹ÙÅÁ" svg:font-family="ÇÑÄÄ¹ÙÅÁ"/>
    <style:font-face style:name="Arial1" svg:font-family="Arial" style:font-family-generic="swiss"/>
    <style:font-face style:name="한컴바탕1" svg:font-family="한컴바탕" style:font-pitch="variable"/>
    <style:font-face style:name="굴림" svg:font-family="굴림" style:font-family-generic="modern" style:font-pitch="variable"/>
    <style:font-face style:name="Arial" svg:font-family="Arial" style:font-family-generic="swiss" style:font-pitch="variable"/>
    <style:font-face style:name="Mangal" svg:font-family="Mangal" style:font-family-generic="system" style:font-pitch="variable"/>
    <style:font-face style:name="바탕" svg:font-family="바탕"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ko" fo:country="KR" style:font-size-asian="12pt" style:language-asian="ko" style:country-asian="KR" style:font-size-complex="12pt" style:language-complex="ko" style:country-complex="KR"/>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한컴바탕" fo:font-size="12pt" fo:language="ko" fo:country="KR" style:font-name-asian="한컴바탕" style:font-size-asian="12pt" style:language-asian="ko" style:country-asian="KR" style:font-name-complex="한컴바탕" style:font-size-complex="12pt" style:language-complex="ko" style:country-complex="K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바탕"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s0" style:family="paragraph"/>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landscape" fo:margin-top="4.039cm" fo:margin-bottom="4.039cm" fo:margin-left="3.175cm" fo:margin-right="3.175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µ· ¹ú¾îÁÖ°í ³ª¸¦ µ¹ºÁÁÖ´Â ·Îº¿</dc:title>
    <meta:generator>OpenOffice/4.1.1$Win32 OpenOffice.org_project/411m6$Build-9775</meta:generator>
    <meta:document-statistic meta:table-count="0" meta:image-count="0" meta:object-count="0" meta:page-count="8" meta:paragraph-count="104" meta:word-count="8883" meta:character-count="11894"/>
  </office:meta>
</office:document-meta>
</file>